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iloo, verlenging beslistermijn aanvraag omgevingsvergunning, Van Aostastraat 4, 1851JC Heiloo, het veranderen van de kapsalon naar één woning, verzenddatum 3 augustus 2026 (Z2026-0000537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iloo</text:p>
            </table:table-cell>
            <table:table-cell office:value-type="string" table:style-name="header.C">
              <text:p text:style-name="headerright"><text:span text:style-name="nr">Nr. 3733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ilo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iloo</meta:user-defined>
    <meta:user-defined meta:name="OVERHEID.Gemeente/OVERHEID.authority">Heilo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371</meta:user-defined>
    <meta:user-defined meta:name="DCTERMS.abstract">Van Aostastraat 4, 1851JC Heiloo, het veranderen van de kapsalon naar één woning, verzenddatum 3 augustus 2026 (Z2026-00005371)</meta:user-defined>
    <dc:language>nl</dc:language>
    <meta:user-defined meta:name="OVERHEIDop.locatietype/OVERHEIDop.gebiedsmarkering">Vlak</meta:user-defined>
    <meta:user-defined meta:name="DC.title">Gemeente Heiloo, verlenging beslistermijn aanvraag omgevingsvergunning, Van Aostastraat 4, 1851JC Heiloo, het veranderen van de kapsalon naar één woning, verzenddatum 3 augustus 2026 (Z2026-00005371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30</meta:user-defined>
    <meta:user-defined meta:name="OVERHEIDop.GmbID/DC.identifier">gmb-2026-373330</meta:user-defined>
    <meta:user-defined meta:name="OVERHEIDop.versieInformatie"/>
  </office:meta>
</office:document-meta>
</file>