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ossiusstraat 57 1071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3-08-2026</text:p>
            <text:p text:style-name="common-al">Zaakadres: Vossiusstraat 57 1071AK Amsterdam</text:p>
            <text:p text:style-name="common-al">Zaaknummer: Z2026-034163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34163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32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2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163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ossiusstraat 57 1071AK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329</meta:user-defined>
    <meta:user-defined meta:name="OVERHEIDop.GmbID/DC.identifier">gmb-2026-373329</meta:user-defined>
    <meta:user-defined meta:name="OVERHEIDop.versieInformatie"/>
  </office:meta>
</office:document-meta>
</file>