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Koemarkt 6, 8391HW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4795 voor een Omgevingsvergunning op de locatie Koemarkt 6, 8391HW Noordwolde. De vergunning is verleend. Het besluit betreft:</text:p>
            <text:p text:style-name="common-al">kap 2 bomen met herplant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4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4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79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733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795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Koemarkt 6, 8391HW Noord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21</meta:user-defined>
    <meta:user-defined meta:name="OVERHEIDop.GmbID/DC.identifier">gmb-2026-373321</meta:user-defined>
    <meta:user-defined meta:name="OVERHEIDop.versieInformatie"/>
  </office:meta>
</office:document-meta>
</file>