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Het Maalwater 4, 1852RH Heiloo, het bouwen van een tribune, verzenddatum 3 augustus 2026 (Z2026-000054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733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418</meta:user-defined>
    <meta:user-defined meta:name="DCTERMS.abstract">Het Maalwater 4, 1852RH Heiloo, het bouwen van een tribune, verzenddatum 3 augustus 2026 (Z2026-00005418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Het Maalwater 4, 1852RH Heiloo, het bouwen van een tribune, verzenddatum 3 augustus 2026 (Z2026-00005418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06</meta:user-defined>
    <meta:user-defined meta:name="OVERHEIDop.GmbID/DC.identifier">gmb-2026-373306</meta:user-defined>
    <meta:user-defined meta:name="OVERHEIDop.versieInformatie"/>
  </office:meta>
</office:document-meta>
</file>