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beschikbaar stellen van 2 recreatiewoningen voor tijdelijke bewoning op de locatie Schovenhorsterveldweg 6-4 en 6-10 in Putt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mgevingsvergunning ingediend voor het beschikbaar stellen van 2 recreatiewoningen voor tijdelijke bewoning op het adres Schovenhorsterveldweg 6-4 en 6-10. Deze aanvraag heeft zaaknummer Z2026-000689 en heeft betrekking op:</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732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68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Ingekomen aanvraag omgevingsvergunning voor het beschikbaar stellen van 2 recreatiewoningen voor tijdelijke bewoning op de locatie Schovenhorsterveldweg 6-4 en 6-10 in Putten</meta:user-defined>
    <meta:user-defined meta:name="DCTERMS.W3CDTF/DCTERMS.available">2026-08-05</meta:user-defined>
    <meta:user-defined meta:name="DCTERMS.W3CDTF/OVERHEIDop.jaargang">2026</meta:user-defined>
    <meta:user-defined meta:name="OVERHEIDop.publicationIssue">373297</meta:user-defined>
    <meta:user-defined meta:name="OVERHEIDop.GmbID/DC.identifier">gmb-2026-373297</meta:user-defined>
    <meta:user-defined meta:name="OVERHEIDop.versieInformatie"/>
  </office:meta>
</office:document-meta>
</file>