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nging beslistermijn omgevingsvergunning - Sitiolaan 24, 3941PN Doorn, het wijzigen van de voorgevel en aanpassingen kozijnen (RX2026-00001533, 3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beslistermijn met 6 weken verlengen voor de volgende aanvraag:</text:p>
            <text:p text:style-name="common-al">Sitiolaan 24, 3941PN Doorn, het wijzigen van de voorgevel en aanpassingen kozijnen (RX2026-00001533, 3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7329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9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9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RX2026-00001533</meta:user-defined>
    <meta:user-defined meta:name="DCTERMS.abstract">Sitiolaan 24, 3941PN Doorn, het wijzigen van de voorgevel en aanpassingen kozijnen (RX2026-00001533, 3 augustus 2026)</meta:user-defined>
    <dc:language>nl</dc:language>
    <meta:user-defined meta:name="OVERHEIDop.locatietype/OVERHEIDop.gebiedsmarkering">Vlak</meta:user-defined>
    <meta:user-defined meta:name="DC.title">Gemeente Utrechtse Heuvelrug, verlenging beslistermijn omgevingsvergunning - Sitiolaan 24, 3941PN Doorn, het wijzigen van de voorgevel en aanpassingen kozijnen (RX2026-00001533, 3 augustus 2026)</meta:user-defined>
    <meta:user-defined meta:name="DCTERMS.W3CDTF/DCTERMS.available">2026-08-05</meta:user-defined>
    <meta:user-defined meta:name="DCTERMS.W3CDTF/OVERHEIDop.jaargang">2026</meta:user-defined>
    <meta:user-defined meta:name="OVERHEIDop.publicationIssue">373296</meta:user-defined>
    <meta:user-defined meta:name="OVERHEIDop.GmbID/DC.identifier">gmb-2026-373296</meta:user-defined>
    <meta:user-defined meta:name="OVERHEIDop.versieInformatie"/>
  </office:meta>
</office:document-meta>
</file>