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50443817i32d25183-dc5f-4bfe-ac0d-ad4dbfb695f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Nieuw-West, verkeersbesluit Bastenakenstraat, instellen parkeerverbod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in de hofjes aan de Bastenakenstraat, ter hoogte van perceelnummers 120 tot en met 130, 132 tot en met 142, 144 tot en met 154 en 156 tot en met 166, bewoners geregeld hinder en overlast ervaren bij het uitparkeren vanaf het eigen terrein, door hinderlijk geparkeerde voertuigen buiten de betaald parkeren vakken van de Bastenakenstraat;</text:p>
              </text:list-item>
              <text:list-item text:style-override="id1-3-2-2-1-7-2">
                <text:number>•</text:number>
                <text:p text:style-name="al">deze hinder kan worden tegengegaan door het instellen van parkeerverboden langs de zijden in genoemde hofjes waar geen betaald parkeren vakken zijn gelegen;</text:p>
              </text:list-item>
              <text:list-item text:style-override="id1-3-2-2-1-7-3">
                <text:number>•</text:number>
                <text:p text:style-name="al">de gemeente Amsterdam daarom overgaat tot het instellen van parkeerverboden in de hofjes aan de Bastenakenstraat, ter hoogte van perceelnummers 120 tot en met 130, 132 tot en met 142, 144 tot en met 154 en 156 tot en met 166;</text:p>
              </text:list-item>
              <text:list-item text:style-override="id1-3-2-2-1-7-4">
                <text:number>•</text:number>
                <text:p text:style-name="al">het voordeel die deze maatregelen opleveren in verkeersveiligheid en vermindering van overlast, goede doorstroom en bereikbaarheid zwaarder wegen dan het feit dat op genoemde plekken niet meer mag worden geparkeerd;</text:p>
              </text:list-item>
              <text:list-item text:style-override="id1-3-2-2-1-7-5">
                <text:number>•</text:number>
                <text:p text:style-name="al">overeenkomstig artikel 24 van het Besluit administratieve bepalingen inzake het wegverkeer, overleg is gepleegd met een gemandateerde van de politie, eenheid Amsterdam;</text:p>
              </text:list-item>
              <text:list-item text:style-override="id1-3-2-2-1-7-6">
                <text:number>•</text:number>
                <text:p text:style-name="al">deze aanwijzing van verkeersmaatregelen in het algemeen verkeersbelang wenselijk en/of noodzakelijk kan worden geacht;</text:p>
              </text:list-item>
              <text:list-item text:style-override="id1-3-2-2-1-7-7">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7-8">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aanbrengen van een gele onderbroken streep, conform Artikel 24, lid 1, onderdeel e van het RVV 1990, in te stellen: parkeerverboden in de hofjes aan de Bastenakenstraat, ter hoogte van perceelnummers 120 tot en met 130, 132 tot en met 142, 144 tot en met 154 en 156 tot en met 166.</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98.92075471698112mm"><draw:image xlink:href="Pictures/Afbeelding1850443817i32d25183-dc5f-4bfe-ac0d-ad4dbfb695f7.png" xlink:type="simple"/></draw:frame></text:p>
            </text:section></draw:text-box></draw:frame>
          </text:p>
            <text:p text:style-name="common-al">Amsterdam, 3 augustus 2026</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2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astenakenstraat, instellen parkeerverboden - Bastenak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astenakenstraat, instellen parkeerverboden</meta:user-defined>
    <meta:user-defined meta:name="OVERHEIDop.verkeersbordcode">WM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msterdam stadsdeel Nieuw-West, verkeersbesluit Bastenakenstraat, instellen parkeerverboden</meta:user-defined>
    <meta:user-defined meta:name="DCTERMS.W3CDTF/DCTERMS.available">2026-08-05</meta:user-defined>
    <meta:user-defined meta:name="OVERHEIDop.externeBijlage">Situatietekening Bastenakenstraat|exb-2026-27860</meta:user-defined>
    <meta:user-defined meta:name="DCTERMS.W3CDTF/OVERHEIDop.jaargang">2026</meta:user-defined>
    <meta:user-defined meta:name="OVERHEIDop.publicationIssue">373287</meta:user-defined>
    <meta:user-defined meta:name="OVERHEIDop.GmbID/DC.identifier">gmb-2026-373287</meta:user-defined>
    <meta:user-defined meta:name="OVERHEIDop.versieInformatie"/>
  </office:meta>
</office:document-meta>
</file>