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vier woningen op de locatie Kennemerweg 6  te Zandvoort, ingekomen 22 juli 2026, DSO nummer 2026072200542, zaaknummer ODIJ-Z-26-185918</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realiseren van vier woningen op de locatie Kennemerweg 6  te Zandvoort.</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16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328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8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8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realiseren van vier woningen op de locatie Kennemerweg 6  te Zandvoort, ingekomen 22 juli 2026, DSO nummer 2026072200542, zaaknummer ODIJ-Z-26-185918</meta:user-defined>
    <meta:user-defined meta:name="DCTERMS.W3CDTF/DCTERMS.available">2026-08-05</meta:user-defined>
    <meta:user-defined meta:name="DCTERMS.W3CDTF/OVERHEIDop.jaargang">2026</meta:user-defined>
    <meta:user-defined meta:name="OVERHEIDop.publicationIssue">373285</meta:user-defined>
    <meta:user-defined meta:name="OVERHEIDop.GmbID/DC.identifier">gmb-2026-373285</meta:user-defined>
    <meta:user-defined meta:name="OVERHEIDop.versieInformatie"/>
  </office:meta>
</office:document-meta>
</file>