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uitbreiden van een bedrijfsruimte op de locatie Binnenkamp 1 te Hedel zaaknummer ODR2610784</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het uitbreiden van een bedrijfsruimte aan de Binnenkamp 1 te Hed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2 juli 2026. De gemeente neemt daarover waarschijnlijk 16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32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uitbreiden van een bedrijfsruimte op de locatie Binnenkamp 1 te Hedel zaaknummer ODR2610784</meta:user-defined>
    <meta:user-defined meta:name="DCTERMS.W3CDTF/DCTERMS.available">2026-08-05</meta:user-defined>
    <meta:user-defined meta:name="DCTERMS.W3CDTF/OVERHEIDop.jaargang">2026</meta:user-defined>
    <meta:user-defined meta:name="OVERHEIDop.publicationIssue">373279</meta:user-defined>
    <meta:user-defined meta:name="OVERHEIDop.GmbID/DC.identifier">gmb-2026-373279</meta:user-defined>
    <meta:user-defined meta:name="OVERHEIDop.versieInformatie"/>
  </office:meta>
</office:document-meta>
</file>