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Z2026-00000664, Generaal Smutsstraat 21, 2987XW Ridderk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1 juli 2026 is een aanvraag omgevingsvergunning ontvangen voor Bopa functiewijziging Generaal Smutsstraat 21 locatie Generaal Smutsstraat 21, 2987XW Ridderkerk. De aanvraag is geregistreerd onder zaaknummer Z2026-00000664. Voor meer informatie over deze aanvraag kunt u contact opnemen met het team Vergunningverlening, Toezicht en Handhaving via telefoonnummer 0180 451 234.</text:p>
            <text:p text:style-name="last-al">Het college van Burgemeester en Wethouders van gemeente Ridderker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dderkerk</text:p>
            </table:table-cell>
            <table:table-cell office:value-type="string" table:style-name="header.C">
              <text:p text:style-name="headerright"><text:span text:style-name="nr">Nr. 373277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27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27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idder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idderkerk</meta:user-defined>
    <meta:user-defined meta:name="OVERHEID.Gemeente/OVERHEID.authority">Ridder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0664</meta:user-defined>
    <meta:user-defined meta:name="DCTERMS.abstract">Betreft: Bopa functiewijziging Generaal Smutsstraat 21 [Z2026-00000664], Generaal Smutsstraat 21, 2987XW Ridderkerk</meta:user-defined>
    <dc:language>nl</dc:language>
    <meta:user-defined meta:name="OVERHEIDop.locatietype/OVERHEIDop.gebiedsmarkering">Vlak</meta:user-defined>
    <meta:user-defined meta:name="DC.title">Kennisgeving aanvraag omgevingsvergunning Z2026-00000664, Generaal Smutsstraat 21, 2987XW Ridderkerk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277</meta:user-defined>
    <meta:user-defined meta:name="OVERHEIDop.GmbID/DC.identifier">gmb-2026-373277</meta:user-defined>
    <meta:user-defined meta:name="OVERHEIDop.versieInformatie"/>
  </office:meta>
</office:document-meta>
</file>