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Liezenweg 7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bben wij een aanvraag ontvangen voor het omzetten van inwoning naar woningsplitsing op de locatie Liezenweg 7 in Holten. De aanvraag is geregistreerd onder zaaknummer Z2026-00002774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732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2774</meta:user-defined>
    <meta:user-defined meta:name="DCTERMS.abstract">Liezenweg 7 in Holten, het omzetten van inwoning naar woningsplitsing</meta:user-defined>
    <dc:language>nl</dc:language>
    <meta:user-defined meta:name="OVERHEIDop.locatietype/OVERHEIDop.gebiedsmarkering">Vlak</meta:user-defined>
    <meta:user-defined meta:name="DC.title">Kennisgeving ontvangst aanvraag omgevingsvergunning (omgevingsplan) Liezenweg 7 in Ho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276</meta:user-defined>
    <meta:user-defined meta:name="OVERHEIDop.GmbID/DC.identifier">gmb-2026-373276</meta:user-defined>
    <meta:user-defined meta:name="OVERHEIDop.versieInformatie"/>
  </office:meta>
</office:document-meta>
</file>