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Hyacinthstraat 101 t/m 204 Gron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29-06-2026 een melding sloopwerkzaamheden ontvangen voor het verwijderen van asbest aan Hyacinthstraat 101 t/m 204 te Groningen, dossiernummer GRN-00037588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326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7588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melding sloopwerkzaamheden, het verwijderen van asbest, Hyacinthstraat 101 t/m 204 Groningen</meta:user-defined>
    <meta:user-defined meta:name="OVERHEIDop.datumEindeReactietermijn">2026-09-14</meta:user-defined>
    <meta:user-defined meta:name="OVERHEIDop.terinzageleggingBG">https://groningen.lokalebekendmakingen.nl/case/1:9822:304887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61</meta:user-defined>
    <meta:user-defined meta:name="OVERHEIDop.GmbID/DC.identifier">gmb-2026-373261</meta:user-defined>
    <meta:user-defined meta:name="OVERHEIDop.versieInformatie"/>
  </office:meta>
</office:document-meta>
</file>