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steiger achter Ridderbuurt 23, Bosko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omgevingsvergunning ontvangen. De vergunning is aangevraagd voor het plaatsen van een steiger achter Ridderbuurt 23, Boskoop, geregistreerd onder nr. 04843952049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30-07-2026. De gemeente neemt daarover waarschijnlijk voor 24-09-2026 een besluit. Als de vergunning wordt verleend, publiceert de gemeente een nieuw bericht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7325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5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5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4843952049</meta:user-defined>
    <meta:user-defined meta:name="DCTERMS.abstract">Aanvraag vergunning voor het plaatsen van een steiger achter Ridderbuurt 23, Boskoop</meta:user-defined>
    <dc:language>nl</dc:language>
    <meta:user-defined meta:name="OVERHEIDop.locatietype/OVERHEIDop.gebiedsmarkering">Vlak</meta:user-defined>
    <meta:user-defined meta:name="DC.title">Aanvraag vergunning voor het plaatsen van een steiger achter Ridderbuurt 23, Boskoop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251</meta:user-defined>
    <meta:user-defined meta:name="OVERHEIDop.GmbID/DC.identifier">gmb-2026-373251</meta:user-defined>
    <meta:user-defined meta:name="OVERHEIDop.versieInformatie"/>
  </office:meta>
</office:document-meta>
</file>