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tijdelijk wonen in een bijgebouw - Zuiderweg 8, 9865 XG Opende, Grootegast (GTG00) F 56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3 augustus 2026 een besluit genomen op de aanvraag met zaaknummer 2026192037 voor het tijdelijk wonen in een bijgebouw op locatie Zuiderweg 8, 9865 XG Opende, Grootegast (GTG00) F 5666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32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192037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tijdelijk wonen in een bijgebouw - Zuiderweg 8, 9865 XG Opende, Grootegast (GTG00) F 566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36</meta:user-defined>
    <meta:user-defined meta:name="OVERHEIDop.GmbID/DC.identifier">gmb-2026-373236</meta:user-defined>
    <meta:user-defined meta:name="OVERHEIDop.versieInformatie"/>
  </office:meta>
</office:document-meta>
</file>