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Weiver 81, 1551 SE Westzaan - het herfunderen van de bestaande bouweenheid d.m.v onderheide betonvlo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8400 - het herfunderen van de bestaande bouweenheid d.m.v onderheide betonvloerop de locatie Weiver 81, 1551 SE Westzaan</text:p>
            <text:p text:style-name="common-al">Besluit verzonden: 03-08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03-08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322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2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2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400</meta:user-defined>
    <dc:language>nl</dc:language>
    <meta:user-defined meta:name="OVERHEIDop.locatietype/OVERHEIDop.gebiedsmarkering">Punt</meta:user-defined>
    <meta:user-defined meta:name="DC.title">Verleende omgevingsvergunning - Weiver 81, 1551 SE Westzaan - het herfunderen van de bestaande bouweenheid d.m.v onderheide betonvloe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222</meta:user-defined>
    <meta:user-defined meta:name="OVERHEIDop.GmbID/DC.identifier">gmb-2026-373222</meta:user-defined>
    <meta:user-defined meta:name="OVERHEIDop.versieInformatie"/>
  </office:meta>
</office:document-meta>
</file>