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de tijdelijke afwijking van het bestemmingsplan, voor 5 jaar, voor statische opslag, Voorstondensestraat 7A, Ha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de tijdelijke afwijking van het bestemmingsplan, voor 5 jaar, voor statische opslag, Voorstondensestraat 7A, Hall.</text:span>
          </text:p>
            <text:p text:style-name="common-al"/>
            <text:p text:style-name="common-al"/>
            <text:p text:style-name="common-al">
            <text:span text:style-name="nadrukvet">Kenmerk:</text:span> OW 2026-1582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28-07-2026</text:p>
            <text:p text:style-name="common-al">
            <text:span text:style-name="nadrukvet">Omschrijving:</text:span> de tijdelijke afwijking van het bestemmingsplan, voor 5 jaar, voor statische opslag</text:p>
            <text:p text:style-name="common-al">
            <text:span text:style-name="nadrukvet">Locatie:</text:span> Voorstondensestraat 7A, Hall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7322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2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582</meta:user-defined>
    <meta:user-defined meta:name="DCTERMS.abstract">Gemeente Brummen - Ingediende aanvraag omgevingsvergunning,  de tijdelijke afwijking van het bestemmingsplan, voor 5 jaar, voor statische opslag, Voorstondensestraat 7A, Hall.</meta:user-defined>
    <dc:language>nl</dc:language>
    <meta:user-defined meta:name="OVERHEIDop.locatietype/OVERHEIDop.gebiedsmarkering">Adres</meta:user-defined>
    <meta:user-defined meta:name="DC.title">Gemeente Brummen - Ingediende aanvraag omgevingsvergunning, de tijdelijke afwijking van het bestemmingsplan, voor 5 jaar, voor statische opslag, Voorstondensestraat 7A, Hal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20</meta:user-defined>
    <meta:user-defined meta:name="OVERHEIDop.GmbID/DC.identifier">gmb-2026-373220</meta:user-defined>
    <meta:user-defined meta:name="OVERHEIDop.versieInformatie"/>
  </office:meta>
</office:document-meta>
</file>