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Finkeburen 24 a, 8521 NV Sint Nicolaasga: Verlenging beslistermijn aangevraagde omgevingsvergunning bouwen van een woning. (Z.90165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nging beslistermijn aangevraagde omgevingsvergunning Finkeburen 24 a, 8521 NV Sint Nicolaasga </text:span>
          </text:p>
            <text:p text:style-name="common-al">Op 30-07-2026 heeft de gemeente de beslistermijn voor een aangevraagde omgevingsvergunning voor de Finkeburen 24 a, 8521 NV Sint Nicolaasga verlengd met maximaal zes weken. De uiterste datum waarop de gemeente een besluit moet nemen is nu 16-09-2026. De aanvraag betreft het bouwen van een woning. </text:p>
            <text:p text:style-name="common-al">
            
          </text:p>
            <text:p text:style-name="common-al">Tegen een besluit tot het verlengen van de beslistermijn is in beginsel geen bezwaar of beroep mogelijk, tenzij deze beslissing de belanghebbende los van het voor te bereiden besluit rechtstreeks in zijn belang</text:p>
            <text:p text:style-name="common-al">treft (artikel 6.3 Algemene wet bestuursrecht).</text:p>
            <text:p text:style-name="common-al">
            
          </text:p>
            <text:p text:style-name="common-al">
            <text:span text:style-name="nadrukvet">Nadere informatie</text:span>
          </text:p>
            <text:p text:style-name="last-al">Voor meer informatie kunt u de gemeente bellen op telefoonnummer 14 05 1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7321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1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1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Z.901653</meta:user-defined>
    <dc:language>nl</dc:language>
    <meta:user-defined meta:name="OVERHEIDop.locatietype/OVERHEIDop.gebiedsmarkering">Punt</meta:user-defined>
    <meta:user-defined meta:name="DC.title">Finkeburen 24 a, 8521 NV Sint Nicolaasga: Verlenging beslistermijn aangevraagde omgevingsvergunning bouwen van een woning. (Z.901653)</meta:user-defined>
    <meta:user-defined meta:name="DCTERMS.W3CDTF/DCTERMS.available">2026-08-05</meta:user-defined>
    <meta:user-defined meta:name="DCTERMS.W3CDTF/OVERHEIDop.jaargang">2026</meta:user-defined>
    <meta:user-defined meta:name="OVERHEIDop.publicationIssue">373219</meta:user-defined>
    <meta:user-defined meta:name="OVERHEIDop.GmbID/DC.identifier">gmb-2026-373219</meta:user-defined>
    <meta:user-defined meta:name="OVERHEIDop.versieInformatie"/>
  </office:meta>
</office:document-meta>
</file>