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oprichten van een gebouw voor CDCC-lijn 6 en 7, Kwinkweerd 3, 7241CW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3 augustus 2026 de volgende aanvraag voor een Omgevingsvergunning hebben ontvangen:</text:p>
            <text:p text:style-name="common-al">Kwinkweerd 3, 7241CW Lochem, het oprichten van een gebouw voor CDCC-lijn 6 en 7, Z2026-01205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-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321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1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1205</meta:user-defined>
    <meta:user-defined meta:name="DCTERMS.abstract">Z2026-01205 Kwinkweerd 3, 7241CW Lochem</meta:user-defined>
    <dc:language>nl</dc:language>
    <meta:user-defined meta:name="OVERHEIDop.locatietype/OVERHEIDop.gebiedsmarkering">Vlak</meta:user-defined>
    <meta:user-defined meta:name="DC.title">Aanvraag Omgevingsvergunning voor het oprichten van een gebouw voor CDCC-lijn 6 en 7, Kwinkweerd 3, 7241CW Loch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3214</meta:user-defined>
    <meta:user-defined meta:name="OVERHEIDop.GmbID/DC.identifier">gmb-2026-373214</meta:user-defined>
    <meta:user-defined meta:name="OVERHEIDop.versieInformatie"/>
  </office:meta>
</office:document-meta>
</file>