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B&amp;B en het bouwen van 2 paardenstallen met aangrenzende paddock, aan Borgercompagnie 7, 9611TA Sapp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 augustus 2026 de volgende aanvraag voor een Omgevingsvergunning, hebben ontvangen:</text:p>
            <text:p text:style-name="common-al">Borgercompagnie 7, 9611TA Sappemeer, voor het realiseren van een B&amp;B en het bouwen van 2 paardenstallen met aangrenzende paddock,</text:p>
            <text:p text:style-name="common-al">De aanvraag is geregistreerd onder kenmerk Z2026-002062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32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062</meta:user-defined>
    <meta:user-defined meta:name="DCTERMS.abstract">Betreft: Aanvraag op locatie Borgercompagnie 7, 9611TA Sappemeer</meta:user-defined>
    <dc:language>nl</dc:language>
    <meta:user-defined meta:name="OVERHEIDop.locatietype/OVERHEIDop.gebiedsmarkering">Vlak</meta:user-defined>
    <meta:user-defined meta:name="DC.title">Aanvraag Omgevingsvergunning voor het realiseren van een B&amp;B en het bouwen van 2 paardenstallen met aangrenzende paddock, aan Borgercompagnie 7, 9611TA Sappe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10</meta:user-defined>
    <meta:user-defined meta:name="OVERHEIDop.GmbID/DC.identifier">gmb-2026-373210</meta:user-defined>
    <meta:user-defined meta:name="OVERHEIDop.versieInformatie"/>
  </office:meta>
</office:document-meta>
</file>