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66, Boksdoornstraat 29, 2982B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ugustus 2026 is een aanvraag omgevingsvergunning ontvangen voor Garagedeur vervangen door kozijn locatie Boksdoornstraat 29, 2982BA Ridderkerk. De aanvraag is geregistreerd onder zaaknummer Z2026-00000666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31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66</meta:user-defined>
    <meta:user-defined meta:name="DCTERMS.abstract">Betreft: Garagedeur vervangen door kozijn [Z2026-00000666], Boksdoornstraat 29, 2982BA Ridderkerk</meta:user-defined>
    <dc:language>nl</dc:language>
    <meta:user-defined meta:name="OVERHEIDop.locatietype/OVERHEIDop.gebiedsmarkering">Vlak</meta:user-defined>
    <meta:user-defined meta:name="DC.title">Kennisgeving aanvraag omgevingsvergunning Z2026-00000666, Boksdoornstraat 29, 2982BA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96</meta:user-defined>
    <meta:user-defined meta:name="OVERHEIDop.GmbID/DC.identifier">gmb-2026-373196</meta:user-defined>
    <meta:user-defined meta:name="OVERHEIDop.versieInformatie"/>
  </office:meta>
</office:document-meta>
</file>