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festiviteit clubhuis van Z&amp;PC Koudekerk en buiten in het PWA bad te Koudekerk aan den Rij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Midden-Holland (ODMH) heeft namens de gemeente Alphen aan den Rijn op 27 juli 2026 een melding ontvangen voor het houden van een festiviteit op de locatie clubhuis van Z&amp;PC Koudekerk en buiten in het PWA bad te Koudekerk aan den Rijn..</text:p>
            <text:p text:style-name="common-al">Deze melding gaat over deAlgemene Plaatselijke Verordening van de gemeente Alphen aan den Rijn.</text:p>
            <text:p text:style-name="common-al">De festiviteit wordt gehouden op vrijdag 28 augustus van 19:00 tot 22:00.</text:p>
            <text:p text:style-name="common-al">De melding heeft kenmerk 2026-00018890.</text:p>
            <text:p text:style-name="common-al">Tegen deze melding kunt u geen bezwaar of beroep instellen. De documenten liggen niet ter inzage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7319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9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9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lphen aan den Rijn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Rx.Mission zaak 2026-00018890</meta:user-defined>
    <meta:user-defined meta:name="DCTERMS.abstract">Melding festiviteit</meta:user-defined>
    <dc:language>nl</dc:language>
    <meta:user-defined meta:name="OVERHEIDop.locatietype/OVERHEIDop.gebiedsmarkering">Punt</meta:user-defined>
    <meta:user-defined meta:name="DC.title">Melding festiviteit clubhuis van Z&amp;PC Koudekerk en buiten in het PWA bad te Koudekerk aan den Rijn.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192</meta:user-defined>
    <meta:user-defined meta:name="OVERHEIDop.GmbID/DC.identifier">gmb-2026-373192</meta:user-defined>
    <meta:user-defined meta:name="OVERHEIDop.versieInformatie"/>
  </office:meta>
</office:document-meta>
</file>