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geweigerde omgevingsvergunning, kappen beuk, Bernhardlaan 6, 9682 PH Oostwold</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30/07/2026, kappen beuk, Bernhardlaan 6, 9682 PH Oostwold.</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geweiger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weigering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8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8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geweigerde omgevingsvergunning, kappen beuk, Bernhardlaan 6, 9682 PH Oostwold</meta:user-defined>
    <meta:user-defined meta:name="DCTERMS.W3CDTF/DCTERMS.available">2026-08-05</meta:user-defined>
    <meta:user-defined meta:name="DCTERMS.W3CDTF/OVERHEIDop.jaargang">2026</meta:user-defined>
    <meta:user-defined meta:name="OVERHEIDop.publicationIssue">373188</meta:user-defined>
    <meta:user-defined meta:name="OVERHEIDop.GmbID/DC.identifier">gmb-2026-373188</meta:user-defined>
    <meta:user-defined meta:name="OVERHEIDop.versieInformatie"/>
  </office:meta>
</office:document-meta>
</file>