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Bopa, Simon Carmiggeltplein pakketw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3-08-2026</text:span>een besluit genomen op de aanvraag met zaaknummer 02430000247868 voor plaatsen pakketwand Simon Carmiggeltplein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regels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 De termijn voor het indienen van een bezwaar start op  04-08-2026 en bedraagt 6 weken. Voor meer informatie kunt u contact opnemen via het contactformulier op de website <text:a xlink:href="http://www.harderwijk.nl/" xlink:type="simple">www.harderwijk.nl</text:a>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1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47868</meta:user-defined>
    <dc:language>nl</dc:language>
    <meta:user-defined meta:name="DC.title">Besluit aanvraag omgevingsvergunning Bopa, Simon Carmiggeltplein pakketwand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851</meta:user-defined>
    <meta:user-defined meta:name="OVERHEIDop.publicationIssue">373174</meta:user-defined>
    <meta:user-defined meta:name="OVERHEIDop.GmbID/DC.identifier">gmb-2026-373174</meta:user-defined>
    <meta:user-defined meta:name="OVERHEIDop.versieInformatie"/>
  </office:meta>
</office:document-meta>
</file>