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Diverse locaties in Doorn en Driebergen-Rijsenburg, kapaanvraag acht dode beuken in Doorn en Driebergen (n.a.v. BVC) (RX2026-00001945, 31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Diverse locaties in Doorn en Driebergen-Rijsenburg, kapaanvraag acht dode beuken in Doorn en Driebergen (n.a.v. BVC) (RX2026-00001945, 31 juli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317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7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7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945</meta:user-defined>
    <meta:user-defined meta:name="DCTERMS.abstract">Diverse locaties in Doorn en Driebergen-Rijsenburg, kapaanvraag acht dode beuken in Doorn en Driebergen (n.a.v. BVC) (RX2026-00001945, 31 juli 2026)</meta:user-defined>
    <dc:language>nl</dc:language>
    <meta:user-defined meta:name="OVERHEIDop.locatietype/OVERHEIDop.gebiedsmarkering">Vlak</meta:user-defined>
    <meta:user-defined meta:name="DC.title">Gemeente Utrechtse Heuvelrug, ingediende aanvraag omgevingsvergunning - Diverse locaties in Doorn en Driebergen-Rijsenburg, kapaanvraag acht dode beuken in Doorn en Driebergen (n.a.v. BVC) (RX2026-00001945, 31 juli 2026)</meta:user-defined>
    <meta:user-defined meta:name="DCTERMS.W3CDTF/DCTERMS.available">2026-08-05</meta:user-defined>
    <meta:user-defined meta:name="DCTERMS.W3CDTF/OVERHEIDop.jaargang">2026</meta:user-defined>
    <meta:user-defined meta:name="OVERHEIDop.publicationIssue">373173</meta:user-defined>
    <meta:user-defined meta:name="OVERHEIDop.GmbID/DC.identifier">gmb-2026-373173</meta:user-defined>
    <meta:user-defined meta:name="OVERHEIDop.versieInformatie"/>
  </office:meta>
</office:document-meta>
</file>