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Doggersbank 56, 3192 DA, Hoogvlie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4-07-2026</text:span> een aanvraag voor een omgevingsvergunning, met kenmerk <text:span text:style-name="nadrukvet">Z2026-010292</text:span>/<text:span text:style-name="nadrukvet">2026072400198</text:span>, heeft ontvangen voor de Bouwactiviteit (omgevingsplan), Bouwactiviteit (technisch). <text:span text:style-name="nadrukcur">(Grondslag: Omgevingswet, artikel 5.1)</text:span></text:p>
            <text:p text:style-name="common-al">De aanvraag betreft het uitbreiden van de bestaande dagbesteding aan de Doggersbank 56 te Hoogvliet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317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292</meta:user-defined>
    <meta:user-defined meta:name="DCTERMS.abstract">het uitbreiden van de bestaande dagbesteding aan de Doggersbank 56 te Hoogvliet met een 2-laags bouwvolum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Doggersbank 56, 3192 DA, Hoogvliet Rot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72</meta:user-defined>
    <meta:user-defined meta:name="OVERHEIDop.GmbID/DC.identifier">gmb-2026-373172</meta:user-defined>
    <meta:user-defined meta:name="OVERHEIDop.versieInformatie"/>
  </office:meta>
</office:document-meta>
</file>