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e aanleggen van een uitrit achter Ploegerf 1-5 Ben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tijdelijke aanleggen van een uitrit achter Ploegerf 1-5 Benthuizen, geregistreerd onder nr. 0484395200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De gemeente neemt daarover waarschijnlijk voor 24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1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4843952001</meta:user-defined>
    <meta:user-defined meta:name="DCTERMS.abstract">Aanvraag vergunning voor het tijdelijke aanleggen van een uitrit achter Ploegerf 1-5 Benthuizen</meta:user-defined>
    <dc:language>nl</dc:language>
    <meta:user-defined meta:name="OVERHEIDop.locatietype/OVERHEIDop.gebiedsmarkering">Vlak</meta:user-defined>
    <meta:user-defined meta:name="DC.title">Aanvraag vergunning voor het tijdelijke aanleggen van een uitrit achter Ploegerf 1-5 Benthuiz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5</meta:user-defined>
    <meta:user-defined meta:name="OVERHEIDop.GmbID/DC.identifier">gmb-2026-373165</meta:user-defined>
    <meta:user-defined meta:name="OVERHEIDop.versieInformatie"/>
  </office:meta>
</office:document-meta>
</file>