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Kennisgeving verlenging beslistermijn, uitbreiden van een bestaande luifel/overkappen op het perceel Kartonbaan 27, 9672 BP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 maken bekend dat zij hebben besloten voor de volgende aanvraag de beslistermijn te verlengen met een termijn van zes weken:</text:p>
            <text:p text:style-name="common-al"/>
            <text:p text:style-name="common-al">- 27/07/2026, Het uitbreiden van een bestaande luifel/overkappen op het perceel Kartonbaan 27, 9672 BP Winschoten. Door dit besluit is de nieuwe uiterste beslisdatum 8 september 2026.</text:p>
            <text:p text:style-name="common-al"/>
            <text:p text:style-name="last-al">Winschoten,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1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Kennisgeving verlenging beslistermijn, uitbreiden van een bestaande luifel/overkappen op het perceel Kartonbaan 27, 9672 BP Winscho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61</meta:user-defined>
    <meta:user-defined meta:name="OVERHEIDop.GmbID/DC.identifier">gmb-2026-373161</meta:user-defined>
    <meta:user-defined meta:name="OVERHEIDop.versieInformatie"/>
  </office:meta>
</office:document-meta>
</file>