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rnixstraat 47 1015V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ouwen en wijzigen van de functie op de begane grond ten behoeve van vijf sociale huurwoningen, bergingen en een bedrijfsruimte</text:p>
            <text:p text:style-name="common-al">Zaakadres: Marnixstraat 47 1015VA Amsterdam</text:p>
            <text:p text:style-name="common-al">Datum ontvangst: 18-06-2026</text:p>
            <text:p text:style-name="common-al">Zaaknummer: Z2026-026955</text:p>
            <text:p text:style-name="common-al">DSO-nummer: 202606180137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1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6955</meta:user-defined>
    <meta:user-defined meta:name="DCTERMS.abstract">verbouwen en wijzigen van de functie op de begane grond ten behoeve van vijf sociale huurwoningen, bergingen en een bedrijfsruimte</meta:user-defined>
    <dc:language>nl</dc:language>
    <meta:user-defined meta:name="OVERHEIDop.locatietype/OVERHEIDop.gebiedsmarkering">Vlak</meta:user-defined>
    <meta:user-defined meta:name="DC.title">Aanvraag omgevingsvergunning Marnixstraat 47 1015VA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60</meta:user-defined>
    <meta:user-defined meta:name="OVERHEIDop.GmbID/DC.identifier">gmb-2026-373160</meta:user-defined>
    <meta:user-defined meta:name="OVERHEIDop.versieInformatie"/>
  </office:meta>
</office:document-meta>
</file>