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Kerkweg 33 Spaarndam , 171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dB Grond B.V.</text:p>
            <text:p text:style-name="common-al">Zaaknummer: OD2026-0049253</text:p>
            <text:p text:style-name="common-al">DSO nummer: 2026073000907</text:p>
            <text:p text:style-name="common-al">Ontvangstdatum melding: 30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31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253</meta:user-defined>
    <meta:user-defined meta:name="DCTERMS.abstract">Spaarndam, Kerkweg 33</meta:user-defined>
    <dc:language>nl</dc:language>
    <meta:user-defined meta:name="OVERHEIDop.locatietype/OVERHEIDop.gebiedsmarkering">Vlak</meta:user-defined>
    <meta:user-defined meta:name="DC.title">Melding toepassen grond en baggerspecie - Nabij Kerkweg 33 Spaarndam , 171 meter richting noordwes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55</meta:user-defined>
    <meta:user-defined meta:name="OVERHEIDop.GmbID/DC.identifier">gmb-2026-373155</meta:user-defined>
    <meta:user-defined meta:name="OVERHEIDop.versieInformatie"/>
  </office:meta>
</office:document-meta>
</file>