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irschot, melding Besluit activiteiten leefomgeving, Heibloemdijk 12​ te Oir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Oirschot maakt bekend dat er een melding ingevolge het Besluit activiteiten leefomgeving (Bal) is ontvangen.</text:p>
            <text:p text:style-name="common-al">Bedrijf: Pluimveebedrijf J. van Baast B.V.</text:p>
            <text:p text:style-name="common-al">Locatie: Heibloemdijk 12​ te Oirschot</text:p>
            <text:p text:style-name="common-al">Activiteit: Landbouwmechanisatiebedrijf Voor: Het lassen van metalenDatum melding: 19 december 2025DSO-verzoeknummer: 2025121902182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5-019818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3731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irscho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5-019818</meta:user-defined>
    <dc:language>nl</dc:language>
    <meta:user-defined meta:name="OVERHEIDop.locatietype/OVERHEIDop.gebiedsmarkering">Adres</meta:user-defined>
    <meta:user-defined meta:name="DC.title">Gemeente Oirschot, melding Besluit activiteiten leefomgeving, Heibloemdijk 12​ te Oirscho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51</meta:user-defined>
    <meta:user-defined meta:name="OVERHEIDop.GmbID/DC.identifier">gmb-2026-373151</meta:user-defined>
    <meta:user-defined meta:name="OVERHEIDop.versieInformatie"/>
  </office:meta>
</office:document-meta>
</file>