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cht Boomssloot 51A 1011C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het gebruik van het gebouwgedeelte naar woonfunctie (activiteit gemeentelijk monument)</text:p>
            <text:p text:style-name="common-al">Zaakadres: Recht Boomssloot 51A 1011CT Amsterdam</text:p>
            <text:p text:style-name="common-al">Datum ontvangst: 30-07-2026</text:p>
            <text:p text:style-name="common-al">Zaaknummer: Z2026-034084</text:p>
            <text:p text:style-name="common-al">DSO-nummer: 202607300069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14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084</meta:user-defined>
    <meta:user-defined meta:name="DCTERMS.abstract">veranderen van het gebruik van het gebouwgedeelte naar woonfunctie (activiteit gemeentelijk monument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echt Boomssloot 51A 1011CT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47</meta:user-defined>
    <meta:user-defined meta:name="OVERHEIDop.GmbID/DC.identifier">gmb-2026-373147</meta:user-defined>
    <meta:user-defined meta:name="OVERHEIDop.versieInformatie"/>
  </office:meta>
</office:document-meta>
</file>