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92465742if789e172-d2d2-4341-978a-4720d30635e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Zuid, verkeersbesluit Niersstraat 16-18, opheffen drie laad- en losplaatse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in de Niersstraat, ter hoogte van perceel 16-18, in het verleden een supermarkt gehuisvest is geweest;</text:p>
              </text:list-item>
              <text:list-item text:style-override="id1-3-2-2-1-7-2">
                <text:number>•</text:number>
                <text:p text:style-name="al">ten behoeve van het laden en lossen van goederen ten behoeve van genoemde supermarkt destijds is voorzien in het aanleggen van drie gelegenheden voor het direct laden en lossen van goederen gedurende de venstertijden van 7.00 tot 18.00 uur, in de Niersstraat, ter hoogte van perceelnummer 16-18;</text:p>
              </text:list-item>
              <text:list-item text:style-override="id1-3-2-2-1-7-3">
                <text:number>•</text:number>
                <text:p text:style-name="al">met het vertrek van de supermarkt er geen noodzaak meer aanwezig is voor het behoud van deze drie laad- en losplekken;</text:p>
              </text:list-item>
              <text:list-item text:style-override="id1-3-2-2-1-7-4">
                <text:number>•</text:number>
                <text:p text:style-name="al">er in de directe omgeving tegelijkertijd wegens een hoge parkeerdruk behoefte is aan meer parkeerplaatsen en het verzoek is gekomen deze ongebruikte laad- en losplekken te verwijderen;</text:p>
              </text:list-item>
              <text:list-item text:style-override="id1-3-2-2-1-7-5">
                <text:number>•</text:number>
                <text:p text:style-name="al">de gemeente Amsterdam daarom overgaat tot het opheffen van de drie gelegenheden voor het direct laden en lossen van goederen in de Niersstraat, ter hoogte van 16-18 (parkeervaknummers 121457484052, 121461484054 en 121466484057);</text:p>
              </text:list-item>
              <text:list-item text:style-override="id1-3-2-2-1-7-6">
                <text:number>•</text:number>
                <text:p text:style-name="al">het voordeel dat met deze verkeersmaatregel ontstaat door het toestaan om weer op de drie parkeervakken te kunnen parkeren zwaarder weegt dan de vakken als laad- en losplaatsen die niet worden gebruikt te behouden en daarmee gedurende de venstertijden onnodig drie parkeerplaatsen te onttrekken aan het parkeerareaal;</text:p>
              </text:list-item>
              <text:list-item text:style-override="id1-3-2-2-1-7-7">
                <text:number>•</text:number>
                <text:p text:style-name="al">overeenkomstig artikel 24 van het Besluit administratieve bepalingen inzake het wegverkeer, overleg is gepleegd met een gemandateerde van de politie, eenheid Amsterdam;</text:p>
              </text:list-item>
              <text:list-item text:style-override="id1-3-2-2-1-7-8">
                <text:number>•</text:number>
                <text:p text:style-name="al">deze aanwijzing van verkeersmaatregelen in het algemeen verkeersbelang wenselijk en/of noodzakelijk kan worden geacht;</text:p>
              </text:list-item>
              <text:list-item text:style-override="id1-3-2-2-1-7-9">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7-10">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verwijderen van verkeersborden conform model <text:span text:style-name="nadrukvet">E7</text:span> van Bijlage I van het RVV 1990 alsmede de bijbehorende onderborden met daarop de tekst ‘<text:span text:style-name="nadrukvet">7 – 18 h</text:span>’ op te heffen: drie gelegenheden voor het onmiddellijk laden- en lossen van goederen in de Niersstraat, ter hoogte van perceelnummer 16-18 (parkeervaknummers 121457484052, 121461484054 en 121466484057).</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53mm" svg:height="88.81698113207547mm"><draw:image xlink:href="Pictures/Afbeelding292465742if789e172-d2d2-4341-978a-4720d30635e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1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Niersstraat 16-18, opheffen drie laad- en losplaatsen - Niersstraat 16-1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Niersstraat 16-18, opheffen drie laad- en losplaatsen</meta:user-defined>
    <meta:user-defined meta:name="OVERHEIDop.verkeersbordcode">E7</meta:user-defined>
    <dc:language>nl</dc:language>
    <meta:user-defined meta:name="OVERHEIDop.locatietype/OVERHEIDop.gebiedsmarkering">Punt</meta:user-defined>
    <meta:user-defined meta:name="DC.title">Amsterdam stadsdeel Zuid, verkeersbesluit Niersstraat 16-18, opheffen drie laad- en losplaatsen</meta:user-defined>
    <meta:user-defined meta:name="DCTERMS.W3CDTF/DCTERMS.available">2026-08-05</meta:user-defined>
    <meta:user-defined meta:name="DCTERMS.W3CDTF/OVERHEIDop.jaargang">2026</meta:user-defined>
    <meta:user-defined meta:name="OVERHEIDop.publicationIssue">373144</meta:user-defined>
    <meta:user-defined meta:name="OVERHEIDop.GmbID/DC.identifier">gmb-2026-373144</meta:user-defined>
    <meta:user-defined meta:name="OVERHEIDop.versieInformatie"/>
  </office:meta>
</office:document-meta>
</file>