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voeren van graaf werkzaamheden en plaatsen damwanden aan achter Gnephoek 24A te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uitvoeren van graaf en andere werkzaamheden en plaatsen damwanden aan achter Gnephoek 24A te Alphen aan den Rijn, geregistreerd onder nr. 04843951983.</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30-07-2026. De gemeente neemt daarover waarschijnlijk voor 24-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314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4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4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4843951983</meta:user-defined>
    <meta:user-defined meta:name="DCTERMS.abstract">Aanvraag vergunning voor het uitvoeren van graaf werkzaamheden en plaatsen damwanden aan achter Gnephoek 24A te Alphen aan den Rijn</meta:user-defined>
    <dc:language>nl</dc:language>
    <meta:user-defined meta:name="OVERHEIDop.locatietype/OVERHEIDop.gebiedsmarkering">Vlak</meta:user-defined>
    <meta:user-defined meta:name="DC.title">Aanvraag vergunning voor het uitvoeren van graaf werkzaamheden en plaatsen damwanden aan achter Gnephoek 24A te Alphen aan den Rijn</meta:user-defined>
    <meta:user-defined meta:name="DCTERMS.W3CDTF/DCTERMS.available">2026-08-05</meta:user-defined>
    <meta:user-defined meta:name="DCTERMS.W3CDTF/OVERHEIDop.jaargang">2026</meta:user-defined>
    <meta:user-defined meta:name="OVERHEIDop.publicationIssue">373141</meta:user-defined>
    <meta:user-defined meta:name="OVERHEIDop.GmbID/DC.identifier">gmb-2026-373141</meta:user-defined>
    <meta:user-defined meta:name="OVERHEIDop.versieInformatie"/>
  </office:meta>
</office:document-meta>
</file>