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de jaarlijkse Gildefeesten 2026 van 22 augustus t/m 31 augustus 2026 op en rond het Gildeterrein De Blaak aan Ferdinand Huycklaan 5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ildefeesten 2026</text:span>
          </text:p>
            <text:p text:style-name="common-al">De burgemeester van Soest maakt bekend dat hij op 31 juli 2026 (verzonden op 3 augustus 2026) op grond van artikel 2:25 van de Algemene Plaatselijke Verordening Soest vergunning heeft verleend voor het organiseren van de jaarlijkse Gildefeesten 2026 van 22 augustus 2026 tot en met 31 augustus 2026 op en rond het Gildeterrein De Blaak aan de Ferdinand Huycklaan 5 in Soest.</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last-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31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385753 </meta:user-defined>
    <dc:language>nl</dc:language>
    <meta:user-defined meta:name="OVERHEIDop.locatietype/OVERHEIDop.gebiedsmarkering">Adres</meta:user-defined>
    <meta:user-defined meta:name="DC.title">Toestemming voor het organiseren van de jaarlijkse Gildefeesten 2026 van 22 augustus t/m 31 augustus 2026 op en rond het Gildeterrein De Blaak aan Ferdinand Huycklaan 5 te Soest</meta:user-defined>
    <meta:user-defined meta:name="DCTERMS.W3CDTF/DCTERMS.available">2026-08-05</meta:user-defined>
    <meta:user-defined meta:name="DCTERMS.W3CDTF/OVERHEIDop.jaargang">2026</meta:user-defined>
    <meta:user-defined meta:name="OVERHEIDop.publicationIssue">373140</meta:user-defined>
    <meta:user-defined meta:name="OVERHEIDop.GmbID/DC.identifier">gmb-2026-373140</meta:user-defined>
    <meta:user-defined meta:name="OVERHEIDop.versieInformatie"/>
  </office:meta>
</office:document-meta>
</file>