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rins Hendrikkade 167 Amsterdam , 1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9159</text:p>
            <text:p text:style-name="common-al">DSO nummer: 2026073000308</text:p>
            <text:p text:style-name="common-al">Ontvangstdatum melding: 30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1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159</meta:user-defined>
    <meta:user-defined meta:name="DCTERMS.abstract">261028603-S2 Prins Hendrikkade 159 t/m 176 te Amsterdam (ow)</meta:user-defined>
    <dc:language>nl</dc:language>
    <meta:user-defined meta:name="OVERHEIDop.locatietype/OVERHEIDop.gebiedsmarkering">Vlak</meta:user-defined>
    <meta:user-defined meta:name="DC.title">Melding graven bodem - Nabij Prins Hendrikkade 167 Amsterdam , 1 meter richting zui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34</meta:user-defined>
    <meta:user-defined meta:name="OVERHEIDop.GmbID/DC.identifier">gmb-2026-373134</meta:user-defined>
    <meta:user-defined meta:name="OVERHEIDop.versieInformatie"/>
  </office:meta>
</office:document-meta>
</file>