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milieu) op verschillende locaties in Alme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mere maken bekend dat zij de volgende meldingen hebben ontvangen voor:</text:p>
            <text:list text:style-name="id1-3-2-1-1-2">
              <text:list-item text:style-override="id1-3-2-1-1-2-1">
                <text:number>•</text:number>
                <text:p text:style-name="al">De Striptekenaar 34K; onderhouden en repareren van gemotoriseerde voertuigen. </text:p>
              </text:list-item>
              <text:list-item text:style-override="id1-3-2-1-1-2-2">
                <text:number>•</text:number>
                <text:p text:style-name="al">Prozastraat 111; het plaatsen van een koelinstallatie met kooldioxide, koolwaterstoffen of ammoniak (DSO-verzoeknummer 2026062601392).</text:p>
              </text:list-item>
              <text:list-item text:style-override="id1-3-2-1-1-2-3">
                <text:number>•</text:number>
                <text:p text:style-name="al">Schipperplein 4; een koelinstallatie met kooldioxide (DSO-verzoeknummer 2026070802154). </text:p>
              </text:list-item>
              <text:list-item text:style-override="id1-3-2-1-1-2-4">
                <text:number>•</text:number>
                <text:p text:style-name="al">Stichtsekant (Sectie D 1938); het opslaan van gevaarlijke stoffen (anders dan organische peroxiden) in verpakking, een kleine of middelgrote stookinstallatie voor standaardbrandstoffen (minder dan 50 MW) en een koelinstallatie met kooldioxide, koolwaterstoffen of ammoniak (DSO-verzoeknummers 2026042902003, 2026042902002 en 2026042902001).</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Almer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31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mere</meta:user-defined>
    <meta:user-defined meta:name="OVERHEIDop.Rubriek/DC.type">omgevingsmeld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en Besluit activiteiten leefomgeving (milieu) op verschillende locaties in Almere</meta:user-defined>
    <meta:user-defined meta:name="DCTERMS.W3CDTF/DCTERMS.available">2026-08-05</meta:user-defined>
    <meta:user-defined meta:name="DCTERMS.W3CDTF/OVERHEIDop.jaargang">2026</meta:user-defined>
    <meta:user-defined meta:name="OVERHEIDop.publicationIssue">373123</meta:user-defined>
    <meta:user-defined meta:name="OVERHEIDop.GmbID/DC.identifier">gmb-2026-373123</meta:user-defined>
    <meta:user-defined meta:name="OVERHEIDop.versieInformatie"/>
  </office:meta>
</office:document-meta>
</file>