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winkelbestemming naar wonen aan Gasthuissteeg 13A 2611RH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sthuissteeg 13A 2611RH Delft | het wijzigen van winkelbestemming naar wonen | 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94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1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94</meta:user-defined>
    <meta:user-defined meta:name="DCTERMS.abstract">Gasthuissteeg 13A</meta:user-defined>
    <dc:language>nl</dc:language>
    <meta:user-defined meta:name="OVERHEIDop.locatietype/OVERHEIDop.gebiedsmarkering">Vlak</meta:user-defined>
    <meta:user-defined meta:name="DC.title">Aanvraag vergunning voor het wijzigen van winkelbestemming naar wonen aan Gasthuissteeg 13A 2611RH Delf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20</meta:user-defined>
    <meta:user-defined meta:name="OVERHEIDop.GmbID/DC.identifier">gmb-2026-373120</meta:user-defined>
    <meta:user-defined meta:name="OVERHEIDop.versieInformatie"/>
  </office:meta>
</office:document-meta>
</file>