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Kikkerstraat 22, 2515 N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Kikkerstraat 22 aan de achterzijde door het maken van een uitbouw op het dakterras op de 1e verdieping, het maken van een dakterras op de 2e verdieping, het verhogen van de uitbouw, het wijzigen van de kozijnen en de dakkapel aan de voorzijde en het isoleren van de (gehele) woning</text:p>
            <text:p text:style-name="common-al"/>
            <text:p text:style-name="common-al">Ons kenmerk: VTH2026-54024</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Kikkerstraat 22, 2515 NB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11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1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1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4024</meta:user-defined>
    <meta:user-defined meta:name="DCTERMS.abstract">het vergroten van de woning Kikkerstraat 22 aan de achterzijde door het maken van een uitbouw op het dakterras op de 1e verdieping, het maken van een dakterras op de 2e verdieping, het verhogen van de uitbouw, het wijzigen van de kozijnen en de dakkapel aan de voorzijde en het isoleren van de (gehel</meta:user-defined>
    <dc:language>nl</dc:language>
    <meta:user-defined meta:name="OVERHEIDop.locatietype/OVERHEIDop.gebiedsmarkering">Punt</meta:user-defined>
    <meta:user-defined meta:name="DC.title">Omgevingsvergunning - Beschikking Geweigerd, Kikkerstraat 22, 2515 NB 's-Gravenhage</meta:user-defined>
    <meta:user-defined meta:name="OVERHEIDop.datumEindeReactietermijn">2026-09-14</meta:user-defined>
    <meta:user-defined meta:name="OVERHEIDop.terinzageleggingBG">https://www.digitale-inzage.nl/Den%20Haag/dossier/OqMzeS0FMUaslNi4KiZ95Q</meta:user-defined>
    <meta:user-defined meta:name="DCTERMS.W3CDTF/DCTERMS.available">2026-08-05</meta:user-defined>
    <meta:user-defined meta:name="DCTERMS.W3CDTF/OVERHEIDop.jaargang">2026</meta:user-defined>
    <meta:user-defined meta:name="OVERHEIDop.publicationIssue">373118</meta:user-defined>
    <meta:user-defined meta:name="OVERHEIDop.GmbID/DC.identifier">gmb-2026-373118</meta:user-defined>
    <meta:user-defined meta:name="OVERHEIDop.versieInformatie"/>
  </office:meta>
</office:document-meta>
</file>