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bouwen van een containerwoning vlakbij Leijloop 1 (perceel H5035) in Den He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vlakbij Leijloop 1 (perceel H5035) in Den Helder, bouwen van een containerwoning </text:p>
            <text:p text:style-name="common-al">Datum ontvangst: 31-07-2026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7311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8-0001</meta:user-defined>
    <meta:user-defined meta:name="DCTERMS.abstract">bouwen van een containerwoning vlakbij Leijloop 1 (perceel H5035)</meta:user-defined>
    <dc:language>nl</dc:language>
    <meta:user-defined meta:name="OVERHEIDop.locatietype/OVERHEIDop.gebiedsmarkering">Vlak</meta:user-defined>
    <meta:user-defined meta:name="DC.title">Gemeente Den Helder, verzoek om omgevingsvergunning, bouwen van een containerwoning vlakbij Leijloop 1 (perceel H5035) in Den Held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17</meta:user-defined>
    <meta:user-defined meta:name="OVERHEIDop.GmbID/DC.identifier">gmb-2026-373117</meta:user-defined>
    <meta:user-defined meta:name="OVERHEIDop.versieInformatie"/>
  </office:meta>
</office:document-meta>
</file>