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520, Joris Minnestraat 2 5623E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520 </text:p>
            <text:p text:style-name="common-al"> Omschrijving: plaatsen van een pakketautomaat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Joris Minnestraat 2 5623ER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11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520</meta:user-defined>
    <meta:user-defined meta:name="DCTERMS.abstract">plaatsen van een pakketautom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520, Joris Minnestraat 2 5623ER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16</meta:user-defined>
    <meta:user-defined meta:name="OVERHEIDop.GmbID/DC.identifier">gmb-2026-373116</meta:user-defined>
    <meta:user-defined meta:name="OVERHEIDop.versieInformatie"/>
  </office:meta>
</office:document-meta>
</file>