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22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22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erlen -PUBLICATIE VOORNEMEN TOT UITGIFTE INGEBRUIKGEVING GEMEENTEGROND ALS VOLKSTUIN GELEGEN NABIJ DE RUKKERWEG/KARMELSTRAAT/GAFFELHOF: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Burgemeester en wethouders maken bekend dat zij voornemens zijn om een perceel grond in gebruik te geven als volkstuin. Het perceel is gelegen nabij de </text:p>
            <text:p text:style-name="al">Rukkerweg/Karmelstraat/Gaffelhof. </text:p>
            <text:p text:style-name="al">
            <text:span text:style-name="nadrukvet">Ligging en ruimtebeslag</text:span>
          </text:p>
            <text:p text:style-name="al">Het in gebruik te geven perceel is gelegen nabij de Rukkerweg/Karmelstraat/Gaffelhof te Heerlen. </text:p>
            <text:p text:style-name="al">Het betreft een deel van het perceel kadastraal bekend onder sectie K 6504 groot ca. 189 m2.</text:p>
            <text:p text:style-name="al">
            <text:span text:style-name="nadrukvet">Bestemming over te dragen gronden</text:span>
          </text:p>
            <text:p text:style-name="al">Het perceel, kavel 17, wordt in gebruik gegeven voor het gebruik als volkstuin.</text:p>
            <text:p text:style-name="al">De geldende bestemming van het perceel is ‘waarde Archeologie 4 en dubbel bestemming Recreatie’. </text:p>
            <text:p text:style-name="al">(Bestemmingsplan IMRO-idn: NL.IMRO.0917.BP040100W000001-0401).</text:p>
            <text:p text:style-name="al">Bent u van mening dat ook u in de gelegenheid moet worden gesteld om voor dit perceel in aanmerking te komen en daarom als gebruiknemer dient te worden aangemerkt? Dan kunt u tot uiterlijk 20 kalenderdagen na dagtekening van deze publicatie schriftelijk een gemotiveerd verzoek indienen bij de gemeente Heerlen, o.v.v. 'voorgenomen in gebruik geven van gronden – Grondstrook gelegen naast de Rukkerweg/Karmelstraat/Gafelhof.</text:p>
            <text:p text:style-name="al">Uw motivering kunt u per post sturen naar: Postbus 1, 6400 AA Heerlen of door het sturen van een e-mailbericht aan: gemeente@heerlen.nl </text:p>
            <text:p text:style-name="al">Zet in uw brief/e-mail in ieder geval en ten minste:</text:p>
            <text:p text:style-name="al">• de datum van publicatie en welk voornemen tot het in gebruik nemen van gronden het betreft;</text:p>
            <text:p text:style-name="al">• uw naam, adres en woonplaats;</text:p>
            <text:p text:style-name="al">• waarom u van mening bent dat u ook als in gebruiknemer moet worden aangemerkt;</text:p>
            <text:p text:style-name="al">• uw handtekening;</text:p>
            <text:p text:style-name="al">• als u voor iemand anders een motivatie indient, bijvoorbeeld namens een bedrijf, stuur dan een machtiging mee.</text:p>
            <text:p text:style-name="al">Een verzoek wordt beoordeeld aan de hand van de volgende criteria:</text:p>
            <text:p text:style-name="al">
            <text:span text:style-name="nadrukvet">Criteria volkstuin</text:span>
          </text:p>
            <text:p text:style-name="al"/>
            <text:list text:style-name="id1-3-2-2-1-22">
              <text:list-item text:style-override="id1-3-2-2-1-22-1">
                <text:number>1.</text:number>
                <text:p text:style-name="al">De datum waarop uw interesse voor een volkstuin op deze locatie kenbaar is gemaakt.</text:p>
              </text:list-item>
              <text:list-item text:style-override="id1-3-2-2-1-22-2">
                <text:number>2.</text:number>
                <text:p text:style-name="al">De afstand woonadres tot de volkstuin.</text:p>
              </text:list-item>
              <text:list-item text:style-override="id1-3-2-2-1-22-3">
                <text:number>3.</text:number>
                <text:p text:style-name="al">Personen zonder tuin of met een kleine tuin (perceel kleiner dan 250 m²) hebben voorrang op personen met een grote tuin (perceel groter dan 250 m²).</text:p>
              </text:list-item>
              <text:list-item text:style-override="id1-3-2-2-1-22-4">
                <text:number>4.</text:number>
                <text:p text:style-name="al">Personen die nog geen volkstuin hebben, hebben voorrang op personen die al een volkstuin in gebruik hebben.</text:p>
              </text:list-item>
              <text:list-item text:style-override="id1-3-2-2-1-22-5">
                <text:number>5.</text:number>
                <text:p text:style-name="al">Personen die al een volkstuin in gebruik hebben, komen pas in aanmerking voor een extra volkstuin wanneer na publicatie geen andere gegadigden zich hebben gemeld</text:p>
              </text:list-item>
              <text:list-item text:style-override="id1-3-2-2-1-22-6">
                <text:number>6.</text:number>
                <text:p text:style-name="al">De ingebruikgeving van gemeentegrond geldt zolang de volkstuin daadwerkelijk wordt gebruikt en goed wordt onderhouden. Wanneer dit niet het geval is, kan de ingebruikgeving worden beëindigd.</text:p>
              </text:list-item>
            </text:list>
            <text:p text:style-name="al">Heerlen, september 2026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311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Heerl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DC.source">N.v.t.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Gemeente Heerlen -PUBLICATIE VOORNEMEN TOT UITGIFTE INGEBRUIKGEVING GEMEENTEGROND ALS VOLKSTUIN GELEGEN NABIJ DE RUKKERWEG/KARMELSTRAAT/GAFFELHOF: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13</meta:user-defined>
    <meta:user-defined meta:name="OVERHEIDop.GmbID/DC.identifier">gmb-2026-373113</meta:user-defined>
    <meta:user-defined meta:name="OVERHEIDop.versieInformatie"/>
  </office:meta>
</office:document-meta>
</file>