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tijdelijk plaatsen zeecontainer (max. 3 jaar), Hoofdstraat 42A, 9686 PE Beert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7/2026, tijdelijk plaatsen zeecontainer (max. 3 jaar), Hoofdstraat 42A, 9686 PE Beert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tijdelijk plaatsen zeecontainer (max. 3 jaar), Hoofdstraat 42A, 9686 PE Beerta</meta:user-defined>
    <meta:user-defined meta:name="DCTERMS.W3CDTF/DCTERMS.available">2026-08-05</meta:user-defined>
    <meta:user-defined meta:name="DCTERMS.W3CDTF/OVERHEIDop.jaargang">2026</meta:user-defined>
    <meta:user-defined meta:name="OVERHEIDop.publicationIssue">373108</meta:user-defined>
    <meta:user-defined meta:name="OVERHEIDop.GmbID/DC.identifier">gmb-2026-373108</meta:user-defined>
    <meta:user-defined meta:name="OVERHEIDop.versieInformatie"/>
  </office:meta>
</office:document-meta>
</file>