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dak van het apartementecomplex renoveren en isoleren, Boutenslaan 49-111 (oneven)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531 </text:p>
            <text:p text:style-name="common-al"> Omschrijving: dak van het apartementecomplex renoveren en isoler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Boutenslaan 49-111 (oneven)  </text:p>
              </text:list-item>
            </text:list>
            <text:p text:style-name="common-al"> Datum ontvangst: 02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310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0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0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531</meta:user-defined>
    <meta:user-defined meta:name="DCTERMS.abstract">dak van het apartementecomplex renoveren en isoleren</meta:user-defined>
    <dc:language>nl</dc:language>
    <meta:user-defined meta:name="OVERHEIDop.locatietype/OVERHEIDop.gebiedsmarkering">Vlak</meta:user-defined>
    <meta:user-defined meta:name="DC.title">Ingediende aanvraag omgevingsvergunning: dak van het apartementecomplex renoveren en isoleren, Boutenslaan 49-111 (oneven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06</meta:user-defined>
    <meta:user-defined meta:name="OVERHEIDop.GmbID/DC.identifier">gmb-2026-373106</meta:user-defined>
    <meta:user-defined meta:name="OVERHEIDop.versieInformatie"/>
  </office:meta>
</office:document-meta>
</file>