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De corridor 2 Amsterdam , 26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Waternet, Spaklerweg</text:p>
            <text:p text:style-name="common-al">Zaaknummer: OD2026-0049136</text:p>
            <text:p text:style-name="common-al">DSO nummer: 2026073000146</text:p>
            <text:p text:style-name="common-al">Ontvangstdatum melding: 30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310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0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0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9136</meta:user-defined>
    <meta:user-defined meta:name="DCTERMS.abstract">01.2488-373 Amsterdamsepoort Haaksbergweg Corridor 1</meta:user-defined>
    <dc:language>nl</dc:language>
    <meta:user-defined meta:name="OVERHEIDop.locatietype/OVERHEIDop.gebiedsmarkering">Vlak</meta:user-defined>
    <meta:user-defined meta:name="DC.title">Melding toepassen grond en baggerspecie - Nabij De corridor 2 Amsterdam , 26 meter richting zuidoos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05</meta:user-defined>
    <meta:user-defined meta:name="OVERHEIDop.GmbID/DC.identifier">gmb-2026-373105</meta:user-defined>
    <meta:user-defined meta:name="OVERHEIDop.versieInformatie"/>
  </office:meta>
</office:document-meta>
</file>