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Tempeliersstraat 32-ZW 2012EE Haarlem, 0392-2026-0127619, het realiseren van een dakterras op de woning en een interne aanpassing van een draagwand, ontvangen op 03-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310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0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0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7619</meta:user-defined>
    <meta:user-defined meta:name="DCTERMS.abstract">het realiseren van een dakterras op de woning en een interne aanpassing van een draagwan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Tempeliersstraat 32-ZW 2012EE Haarlem, 0392-2026-0127619, het realiseren van een dakterras op de woning en een interne aanpassing van een draagwand, ontvangen op 03-08-2026</meta:user-defined>
    <meta:user-defined meta:name="DCTERMS.W3CDTF/DCTERMS.available">2026-08-05</meta:user-defined>
    <meta:user-defined meta:name="DCTERMS.W3CDTF/OVERHEIDop.jaargang">2026</meta:user-defined>
    <meta:user-defined meta:name="OVERHEIDop.publicationIssue">373102</meta:user-defined>
    <meta:user-defined meta:name="OVERHEIDop.GmbID/DC.identifier">gmb-2026-373102</meta:user-defined>
    <meta:user-defined meta:name="OVERHEIDop.versieInformatie"/>
  </office:meta>
</office:document-meta>
</file>