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barbecue Zonnewende 29 augustus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03 augustus 2026</text:p>
            <text:p text:style-name="common-al">Omschrijving: Buurtbarbecue Zonnewende</text:p>
            <text:p text:style-name="common-al">Locatie: Zonnewende 213, 7325 ER Apeldoorn</text:p>
            <text:p text:style-name="common-al">Zaaknummer: 02006310689</text:p>
            <text:p text:style-name="common-al">Datum evenement: 29 augustus 2026</text:p>
            <text:p text:style-name="common-al">Tijdstip evenement: 15:00 uur tot 21:3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31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10689</meta:user-defined>
    <dc:language>nl</dc:language>
    <meta:user-defined meta:name="OVERHEIDop.locatietype/OVERHEIDop.gebiedsmarkering">Punt</meta:user-defined>
    <meta:user-defined meta:name="DC.title">Besluit evenementenvergunning buurtbarbecue Zonnewende 29 augustus 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01</meta:user-defined>
    <meta:user-defined meta:name="OVERHEIDop.GmbID/DC.identifier">gmb-2026-373101</meta:user-defined>
    <meta:user-defined meta:name="OVERHEIDop.versieInformatie"/>
  </office:meta>
</office:document-meta>
</file>