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oor aanleggen van een paardenbak en mestopslag (zie relatiezaak) aan Esselinkhoekweg 2, 7108CD Winterswijk Woold is ingetrokken.</text:span>
          </text:p>
            <text:p text:style-name="last-al">Op 1 juli 2026 is er een aanvraag ingediend voor het aanleggen van een paardenbak en mestopslag (zie relatiezaak) aan Esselinkhoekweg 2, 7108CD Winterswijk Woold. Deze aanvraag is ingetrokken. Dit betekent dat er geen besluit is genomen op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30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68</meta:user-defined>
    <meta:user-defined meta:name="DCTERMS.abstract">Betreft: Aanvraag ingetrokken op locatie Esselinkhoekweg 2, 7108CD Winterswijk Woold</meta:user-defined>
    <dc:language>nl</dc:language>
    <meta:user-defined meta:name="OVERHEIDop.locatietype/OVERHEIDop.gebiedsmarkering">Vlak</meta:user-defined>
    <meta:user-defined meta:name="DC.title">Kennisgeving aanvraag ingetrokken</meta:user-defined>
    <meta:user-defined meta:name="DCTERMS.W3CDTF/DCTERMS.available">2026-08-05</meta:user-defined>
    <meta:user-defined meta:name="DCTERMS.W3CDTF/OVERHEIDop.jaargang">2026</meta:user-defined>
    <meta:user-defined meta:name="OVERHEIDop.publicationIssue">373095</meta:user-defined>
    <meta:user-defined meta:name="OVERHEIDop.GmbID/DC.identifier">gmb-2026-373095</meta:user-defined>
    <meta:user-defined meta:name="OVERHEIDop.versieInformatie"/>
  </office:meta>
</office:document-meta>
</file>