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kappen iep en esdoorn, Geert Topelenstraat 17, 9688 RN Drieborg</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8/07/2026, kappen iep en esdoorn, Geert Topelenstraat 17, 9688 RN Drieborg.</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0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kappen iep en esdoorn, Geert Topelenstraat 17, 9688 RN Drieborg</meta:user-defined>
    <meta:user-defined meta:name="DCTERMS.W3CDTF/DCTERMS.available">2026-08-05</meta:user-defined>
    <meta:user-defined meta:name="DCTERMS.W3CDTF/OVERHEIDop.jaargang">2026</meta:user-defined>
    <meta:user-defined meta:name="OVERHEIDop.publicationIssue">373087</meta:user-defined>
    <meta:user-defined meta:name="OVERHEIDop.GmbID/DC.identifier">gmb-2026-373087</meta:user-defined>
    <meta:user-defined meta:name="OVERHEIDop.versieInformatie"/>
  </office:meta>
</office:document-meta>
</file>