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Anchoragelaan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49070</text:p>
            <text:p text:style-name="common-al">DSO nummer: 2026072901154</text:p>
            <text:p text:style-name="common-al">Ontvangstdatum melding: 29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308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070</meta:user-defined>
    <meta:user-defined meta:name="DCTERMS.abstract">BZ-FKR-3093-Sierra 1 Platformrenovatie etc 1</meta:user-defined>
    <dc:language>nl</dc:language>
    <meta:user-defined meta:name="OVERHEIDop.locatietype/OVERHEIDop.gebiedsmarkering">Vlak</meta:user-defined>
    <meta:user-defined meta:name="DC.title">Melding toepassen grond en baggerspecie - Anchoragelaan 4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84</meta:user-defined>
    <meta:user-defined meta:name="OVERHEIDop.GmbID/DC.identifier">gmb-2026-373084</meta:user-defined>
    <meta:user-defined meta:name="OVERHEIDop.versieInformatie"/>
  </office:meta>
</office:document-meta>
</file>