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Elbe 23, 2491 BT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maken van 14 bedrijfsunits inclusief parkeren op het perceel Elbe 23 en het plaatsen 2 reclametotems</text:p>
            <text:p text:style-name="common-al"/>
            <text:p text:style-name="common-al">Ons kenmerk: VTH2026-6556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eidschenveen-Ypenburg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Elbe 23, 2491 BT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31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308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8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8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VTH2026-65560</meta:user-defined>
    <meta:user-defined meta:name="DCTERMS.abstract">het maken van 14 bedrijfsunits inclusief parkeren op het perceel Elbe 23 en het plaatsen 2 reclametotems</meta:user-defined>
    <dc:language>nl</dc:language>
    <meta:user-defined meta:name="OVERHEIDop.locatietype/OVERHEIDop.gebiedsmarkering">Punt</meta:user-defined>
    <meta:user-defined meta:name="DC.title">Omgevingsvergunning - Aangevraagd, Elbe 23, 2491 BT 's-Gravenhag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83</meta:user-defined>
    <meta:user-defined meta:name="OVERHEIDop.GmbID/DC.identifier">gmb-2026-373083</meta:user-defined>
    <meta:user-defined meta:name="OVERHEIDop.versieInformatie"/>
  </office:meta>
</office:document-meta>
</file>